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6.909in"/>
    </style:style>
    <style:style style:name="Table1" style:family="table" style:master-page-name="MP0">
      <style:table-properties style:width="6.909in" fo:margin-left="0in" table:align="center"/>
    </style:style>
    <style:style style:name="TableRow3" style:family="table-row">
      <style:table-row-properties style:min-row-height="10.3618in"/>
    </style:style>
    <style:style style:name="TableCell4" style:family="table-cell">
      <style:table-cell-properties fo:border="0.0833in solid #000000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style:snap-to-layout-grid="false" fo:text-align="center" style:line-height-at-least="0.1944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style:snap-to-layout-grid="false" fo:text-align="center" style:line-height-at-least="0.1944in"/>
      <style:text-properties style:font-name="標楷體" style:font-name-asian="標楷體" fo:font-size="22pt" style:font-size-asian="22pt" style:font-size-complex="22pt"/>
    </style:style>
    <style:style style:name="TableColumn8" style:family="table-column">
      <style:table-column-properties style:column-width="1.3013in"/>
    </style:style>
    <style:style style:name="TableColumn9" style:family="table-column">
      <style:table-column-properties style:column-width="1.125in"/>
    </style:style>
    <style:style style:name="TableColumn10" style:family="table-column">
      <style:table-column-properties style:column-width="1.1256in"/>
    </style:style>
    <style:style style:name="TableColumn11" style:family="table-column">
      <style:table-column-properties style:column-width="1in"/>
    </style:style>
    <style:style style:name="TableColumn12" style:family="table-column">
      <style:table-column-properties style:column-width="0.9861in"/>
    </style:style>
    <style:style style:name="TableColumn13" style:family="table-column">
      <style:table-column-properties style:column-width="0.9868in"/>
    </style:style>
    <style:style style:name="Table7" style:family="table">
      <style:table-properties style:width="6.525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/>
    </style:style>
    <style:style style:name="TableCell2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3194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194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2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3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4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5" style:parent-style-name="預設段落字型" style:family="text">
      <style:text-properties style:font-name="標楷體" style:font-name-asian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7" style:parent-style-name="預設段落字型" style:family="text">
      <style:text-properties style:font-name="標楷體" style:font-name-asian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ableRow49" style:family="table-row">
      <style:table-row-properties/>
    </style:style>
    <style:style style:name="P50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034in solid #000000" fo:border-left="0.0069in solid #000000" fo:border-bottom="0.0034in solid #000000" fo:border-right="0.0312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/>
    </style:style>
    <style:style style:name="TableCell6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/>
    </style:style>
    <style:style style:name="TableCell7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/>
    </style:style>
    <style:style style:name="TableCell7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79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3194in"/>
    </style:style>
    <style:style style:name="T81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83" style:parent-style-name="預設段落字型" style:family="text">
      <style:text-properties style:font-name-asian="標楷體" fo:color="#BFBFBF" fo:font-size="14pt" style:font-size-asian="14pt" style:font-size-complex="14pt"/>
    </style:style>
    <style:style style:name="T84" style:parent-style-name="預設段落字型" style:family="text">
      <style:text-properties style:font-name-asian="標楷體" fo:color="#BFBFBF" fo:font-size="14pt" style:font-size-asian="14pt" style:font-size-complex="14pt"/>
    </style:style>
    <style:style style:name="T85" style:parent-style-name="預設段落字型" style:family="text">
      <style:text-properties style:font-name-asian="標楷體" fo:color="#BFBFBF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Cell8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34in solid #000000" fo:border-left="0.0069in solid #000000" fo:border-bottom="0.0034in solid #000000" fo:border-right="0.0312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-top="0.0034in solid #000000" fo:border-left="0.0069in solid #000000" fo:border-bottom="0.0034in solid #000000" fo:border-right="0.0312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/>
    </style:style>
    <style:style style:name="TableCell10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194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/>
    </style:style>
    <style:style style:name="TableCell11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text-align="justify" fo:line-height="0.3194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text-align="justify" fo:line-height="0.3194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5" style:family="table-row">
      <style:table-row-properties style:min-row-height="0.3479in"/>
    </style:style>
    <style:style style:name="TableCell126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916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130" style:family="table-row">
      <style:table-row-properties style:min-row-height="1.2722in"/>
    </style:style>
    <style:style style:name="TableCell131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916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140" style:family="table-row">
      <style:table-row-properties style:min-row-height="0.9784in"/>
    </style:style>
    <style:style style:name="TableCell141" style:family="table-cell">
      <style:table-cell-properties fo:border="0.0312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style:line-height-at-least="0.2638in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style:snap-to-layout-grid="false" fo:text-align="justify" style:line-height-at-least="0.2638in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57" style:parent-style-name="內文" style:family="paragraph">
      <style:paragraph-properties fo:border="0.0034in solid #FFFFFF" fo:padding-top="0.4305in" fo:padding-left="0.4305in" fo:padding-bottom="0in" fo:padding-right="0.4305in" style:shadow="#000000 0.0034in 0.0034in" fo:text-indent="-0.0013in"/>
    </style:style>
    <style:style style:name="T158" style:parent-style-name="預設段落字型" style:family="text">
      <style:text-properties style:font-name="標楷體" style:font-name-asian="標楷體" style:font-name-complex="標楷體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國立暨南國際大學傑出教學助理遴選</text:p>
            <text:p text:style-name="P6">申<text:s text:c="6"/>請<text:s text:c="6"/>表</text:p>
            <table:table table:style-name="Table7">
              <table:table-columns>
                <table:table-column table:style-name="TableColumn8"/>
                <table:table-column table:style-name="TableColumn9"/>
                <table:table-column table:style-name="TableColumn10"/>
                <table:table-column table:style-name="TableColumn11"/>
                <table:table-column table:style-name="TableColumn12"/>
                <table:table-column table:style-name="TableColumn13"/>
              </table:table-columns>
              <table:table-row table:style-name="TableRow14">
                <table:table-cell table:style-name="TableCell15">
                  <text:p text:style-name="P16">申請學期</text:p>
                </table:table-cell>
                <table:table-cell table:style-name="TableCell17" table:number-columns-spanned="5">
                  <text:p text:style-name="P18"><text:s text:c="17"/>年度第<text:s text:c="14"/>學期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9">
                <table:table-cell table:style-name="TableCell20">
                  <text:p text:style-name="P21">申請類別</text:p>
                </table:table-cell>
                <table:table-cell table:style-name="TableCell22" table:number-columns-spanned="5">
                  <text:p text:style-name="P23"><text:span text:style-name="T24">□</text:span><text:span text:style-name="T25">個人申請</text:span><text:span text:style-name="T26"><text:s text:c="4"/>□</text:span><text:span text:style-name="T27">課程申請</text:span><text:span text:style-name="T28">(</text:span><text:span text:style-name="T29">課程教學助理</text:span><text:span text:style-name="T30">2</text:span><text:span text:style-name="T31">人以上時</text:span><text:span text:style-name="T32">)</text:span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33">
                <table:table-cell table:style-name="TableCell34" table:number-rows-spanned="2">
                  <text:p text:style-name="P35">開課單位</text:p>
                </table:table-cell>
                <table:table-cell table:style-name="TableCell36" table:number-columns-spanned="5">
                  <text:p text:style-name="P37"><text:span text:style-name="T38">□</text:span><text:span text:style-name="T39">專業課程</text:span><text:span text:style-name="T40"><text:s/></text:span><text:span text:style-name="T41">(</text:span><text:span text:style-name="T42">學院</text:span><text:span text:style-name="T43">/</text:span><text:span text:style-name="T44">中心：</text:span><text:span text:style-name="T45"><text:s text:c="11"/></text:span><text:span text:style-name="T46">系所：</text:span><text:span text:style-name="T47"><text:s text:c="18"/></text:span><text:span text:style-name="T48">)</text:span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49">
                <table:covered-table-cell>
                  <text:p text:style-name="P50"/>
                </table:covered-table-cell>
                <table:table-cell table:style-name="TableCell51" table:number-columns-spanned="5">
                  <text:p text:style-name="P52">□通識課程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53">
                <table:table-cell table:style-name="TableCell54">
                  <text:p text:style-name="P55">課號</text:p>
                </table:table-cell>
                <table:table-cell table:style-name="TableCell56">
                  <text:p text:style-name="P57"/>
                </table:table-cell>
                <table:table-cell table:style-name="TableCell58">
                  <text:p text:style-name="P59">班<text:s text:c="2"/>別</text:p>
                </table:table-cell>
                <table:table-cell table:style-name="TableCell60">
                  <text:p text:style-name="P61"/>
                </table:table-cell>
                <table:table-cell table:style-name="TableCell62">
                  <text:p text:style-name="P63">修課人數</text:p>
                </table:table-cell>
                <table:table-cell table:style-name="TableCell64">
                  <text:p text:style-name="P65"/>
                </table:table-cell>
              </table:table-row>
              <table:table-row table:style-name="TableRow66">
                <table:table-cell table:style-name="TableCell67">
                  <text:p text:style-name="P68">課程名稱</text:p>
                </table:table-cell>
                <table:table-cell table:style-name="TableCell69" table:number-columns-spanned="5">
                  <text:p text:style-name="P70"/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71">
                <table:table-cell table:style-name="TableCell72">
                  <text:p text:style-name="P73">授課教師</text:p>
                </table:table-cell>
                <table:table-cell table:style-name="TableCell74" table:number-columns-spanned="5">
                  <text:p text:style-name="P75"/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76">
                <table:table-cell table:style-name="TableCell77">
                  <text:p text:style-name="P78">TA姓名</text:p>
                </table:table-cell>
                <table:table-cell table:style-name="TableCell79" table:number-columns-spanned="2">
                  <text:p text:style-name="P80"><text:span text:style-name="T81">(</text:span><text:span text:style-name="T82">若</text:span><text:span text:style-name="T83">TA</text:span><text:span text:style-name="T84">超過</text:span><text:span text:style-name="T85">2</text:span><text:span text:style-name="T86">名以上請自行新增欄位</text:span><text:span text:style-name="T87">)</text:span></text:p>
                </table:table-cell>
                <table:covered-table-cell/>
                <table:table-cell table:style-name="TableCell88">
                  <text:p text:style-name="P89">學<text:s text:c="3"/>號</text:p>
                </table:table-cell>
                <table:table-cell table:style-name="TableCell90" table:number-columns-spanned="2">
                  <text:p text:style-name="P91"/>
                </table:table-cell>
                <table:covered-table-cell/>
              </table:table-row>
              <table:table-row table:style-name="TableRow92">
                <table:table-cell table:style-name="TableCell93">
                  <text:p text:style-name="P94">E-mail</text:p>
                </table:table-cell>
                <table:table-cell table:style-name="TableCell95" table:number-columns-spanned="2">
                  <text:p text:style-name="P96"/>
                </table:table-cell>
                <table:covered-table-cell/>
                <table:table-cell table:style-name="TableCell97">
                  <text:p text:style-name="P98">聯絡電話</text:p>
                </table:table-cell>
                <table:table-cell table:style-name="TableCell99" table:number-columns-spanned="2">
                  <text:p text:style-name="P100"/>
                </table:table-cell>
                <table:covered-table-cell/>
              </table:table-row>
              <table:table-row table:style-name="TableRow101">
                <table:table-cell table:style-name="TableCell102">
                  <text:p text:style-name="P103"><text:span text:style-name="T104">擔任</text:span><text:span text:style-name="T105">TA</text:span><text:span text:style-name="T106">任期</text:span></text:p>
                </table:table-cell>
                <table:table-cell table:style-name="TableCell107" table:number-columns-spanned="5">
                  <text:p text:style-name="P108">自<text:s text:c="7"/>年<text:s text:c="7"/>月至<text:s text:c="7"/>年<text:s text:c="7"/>月止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09">
                <table:table-cell table:style-name="TableCell110">
                  <text:p text:style-name="P111">如何得知</text:p>
                  <text:p text:style-name="P112">申請管道</text:p>
                </table:table-cell>
                <table:table-cell table:style-name="TableCell113" table:number-columns-spanned="5">
                  <text:p text:style-name="P114">□任課教師轉知<text:s text:c="2"/>□各院、系(所)或中心轉知</text:p>
                  <text:p text:style-name="P115"><text:span text:style-name="T116">□</text:span><text:span text:style-name="T117">獲獎教學助理（姓名：</text:span><text:span text:style-name="T118"><text:s text:c="18"/></text:span><text:span text:style-name="T119">）推薦</text:span></text:p>
                  <text:p text:style-name="P120">□教學發展暨學習輔導中心網頁或信件公告</text:p>
                  <text:p text:style-name="P121"><text:span text:style-name="T122">□</text:span><text:span text:style-name="T123">其他：</text:span><text:span text:style-name="T124"><text:s text:c="20"/></text:span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25">
                <table:table-cell table:style-name="TableCell126">
                  <text:p text:style-name="P127">推薦方式</text:p>
                </table:table-cell>
                <table:table-cell table:style-name="TableCell128" table:number-columns-spanned="5">
                  <text:p text:style-name="P129">□任課教師推薦<text:s text:c="2"/>□各院、系(所)或中心推薦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30">
                <table:table-cell table:style-name="TableCell131">
                  <text:p text:style-name="P132">推薦理由</text:p>
                </table:table-cell>
                <table:table-cell table:style-name="TableCell133" table:number-columns-spanned="5">
                  <text:p text:style-name="P134">簡述內容：<text:s/><text:s text:c="37"/>­­­­­­­­­­<text:s text:c="4"/></text:p>
                  <text:p text:style-name="P135"><text:s text:c="52"/></text:p>
                  <text:p text:style-name="P136"><text:s text:c="52"/></text:p>
                  <text:p text:style-name="P137"><text:s text:c="52"/></text:p>
                  <text:p text:style-name="P138"><text:s text:c="52"/></text:p>
                  <text:p text:style-name="P139"><text:s text:c="17"/>推薦人(單位)核章：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40">
                <table:table-cell table:style-name="TableCell141" table:number-columns-spanned="6">
                  <text:p text:style-name="P142"><text:span text:style-name="T143">TA</text:span><text:span text:style-name="T144">協助教學心得與省思：</text:span></text:p>
                  <text:p text:style-name="P145"/>
                  <text:p text:style-name="P146"/>
                  <text:p text:style-name="P147"/>
                  <text:p text:style-name="P148"/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149"><text:span text:style-name="T150">中華民國</text:span><text:span text:style-name="T151"><text:s text:c="5"/></text:span><text:span text:style-name="T152">年</text:span><text:span text:style-name="T153"><text:s text:c="5"/></text:span><text:span text:style-name="T154">月</text:span><text:span text:style-name="T155"><text:s text:c="5"/></text:span><text:span text:style-name="T156">日</text:span></text:p>
          </table:table-cell>
        </table:table-row>
      </table:table>
      <text:soft-page-break/>
      <text:p text:style-name="P157"><text:span text:style-name="T158">註：依據「國立暨南國際大學傑出教學助理遴選作業要點」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5in" fo:margin-bottom="0.295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hhyeh</meta:initial-creator>
    <dc:creator>cwkao</dc:creator>
    <meta:creation-date>2026-06-26T06:35:00Z</meta:creation-date>
    <dc:date>2026-06-26T06:37:00Z</dc:date>
    <meta:print-date>2024-12-16T06:18:00Z</meta:print-date>
    <meta:template xlink:href="Normal.dotm" xlink:type="simple"/>
    <meta:editing-cycles>3</meta:editing-cycles>
    <meta:editing-duration>PT120S</meta:editing-duration>
    <meta:document-statistic meta:page-count="2" meta:paragraph-count="1" meta:word-count="120" meta:character-count="809" meta:row-count="5" meta:non-whitespace-character-count="690"/>
  </office:meta>
</office:document-meta>
</file>